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OpenSymbol" svg:font-family="OpenSymbol"/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Text_20_body" style:list-style-name="L1"/>
    <style:style style:name="P2" style:family="paragraph" style:parent-style-name="Text_20_body" style:list-style-name="L2"/>
    <style:style style:name="P3" style:family="paragraph" style:parent-style-name="Text_20_body" style:list-style-name="L3"/>
    <style:style style:name="P4" style:family="paragraph" style:parent-style-name="Text_20_body" style:list-style-name="L4"/>
    <text:list-style style:name="L1">
      <text:list-level-style-bullet text:level="1" text:style-name="Bullet_20_Symbols" style:num-suffix="." text:bullet-char="•">
        <style:list-level-properties text:space-before="0.748cm" text:min-label-width="0.499cm"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  <text:list-style style:name="L2">
      <text:list-level-style-bullet text:level="1" text:style-name="Bullet_20_Symbols" style:num-suffix="." text:bullet-char="•">
        <style:list-level-properties text:space-before="0.748cm" text:min-label-width="0.499cm"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  <text:list-style style:name="L3">
      <text:list-level-style-bullet text:level="1" text:style-name="Bullet_20_Symbols" style:num-suffix="." text:bullet-char="•">
        <style:list-level-properties text:space-before="0.748cm" text:min-label-width="0.499cm"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  <text:list-style style:name="L4">
      <text:list-level-style-bullet text:level="1" text:style-name="Bullet_20_Symbols" style:num-suffix="." text:bullet-char="•">
        <style:list-level-properties text:space-before="0.748cm" text:min-label-width="0.499cm"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h text:style-name="Heading_20_1" text:outline-level="1">Quatrième – cycle 4 (maîtrise des démarches)</text:h>
      <text:h text:style-name="Heading_20_2" text:outline-level="2">Objectifs généraux spécifiques</text:h>
      <text:p text:style-name="Text_20_body">En <text:span text:style-name="Strong_20_Emphasis">4ᵉ</text:span>, l’élève :</text:p>
      <text:list xml:id="list715226558238138469" text:style-name="L1">
        <text:list-item>
          <text:p text:style-name="P1"><text:span text:style-name="Strong_20_Emphasis">consolide la démarche de projet</text:span> en responsabilité,</text:p>
        </text:list-item>
        <text:list-item>
          <text:p text:style-name="P1">approfondit les <text:span text:style-name="Strong_20_Emphasis">relations forme / sens</text:span> dans une production,</text:p>
        </text:list-item>
        <text:list-item>
          <text:p text:style-name="P1">situe l’art dans des contextes historiques et culturels contrastés,</text:p>
        </text:list-item>
        <text:list-item>
          <text:p text:style-name="P1">module sa production en dialogue avec des œuvres de référence. </text:p>
        </text:list-item>
      </text:list>
      <text:h text:style-name="Heading_20_2" text:outline-level="2">Notions et savoirs principaux</text:h>
      <text:p text:style-name="Text_20_body"><text:span text:style-name="Strong_20_Emphasis">Représentation</text:span></text:p>
      <text:list xml:id="list6205195720562981448" text:style-name="L2">
        <text:list-item>
          <text:p text:style-name="P2">Narrations complexes et jeux de perspectives,</text:p>
        </text:list-item>
        <text:list-item>
          <text:p text:style-name="P2">Statut de l’image », iconographies, symbolisme.<text:line-break/><text:span text:style-name="Strong_20_Emphasis">Matérialité</text:span></text:p>
        </text:list-item>
        <text:list-item>
          <text:p text:style-name="P2">Textures complexes, matériaux composites, recyclage, expérimentation accrue.<text:line-break/><text:span text:style-name="Strong_20_Emphasis">Objet / espace</text:span></text:p>
        </text:list-item>
        <text:list-item>
          <text:p text:style-name="P2">Installations modestes prenant compte d’un <text:span text:style-name="Strong_20_Emphasis">parcours du spectateur</text:span> ;</text:p>
        </text:list-item>
        <text:list-item>
          <text:p text:style-name="P2">Corps et présence dans l’œuvre.<text:line-break/><text:span text:style-name="Strong_20_Emphasis">Culture artistique</text:span></text:p>
        </text:list-item>
        <text:list-item>
          <text:p text:style-name="P2">Approfondissement des mouvements artistiques (avant-gardes, XXᵉ siècle). </text:p>
        </text:list-item>
      </text:list>
      <text:h text:style-name="Heading_20_2" text:outline-level="2">Savoirs-faire (pratiques)</text:h>
      <text:list xml:id="list1497885854484501267" text:style-name="L3">
        <text:list-item>
          <text:p text:style-name="P3">Développer et conduire un projet maîtrisé du croquis au rendu final.</text:p>
        </text:list-item>
        <text:list-item>
          <text:p text:style-name="P3">Intégrer des contraintes techniques complexes.</text:p>
        </text:list-item>
        <text:list-item>
          <text:p text:style-name="P3">Analyser des images comme système visuel (signification / effets).</text:p>
        </text:list-item>
        <text:list-item>
          <text:p text:style-name="P3">Mobiliser des références artistiques variées pour argumenter ses choix. </text:p>
        </text:list-item>
      </text:list>
      <text:h text:style-name="Heading_20_2" text:outline-level="2">Compétences évaluées</text:h>
      <text:p text:style-name="Text_20_body">✔ autonomie dans la planification et la réalisation,<text:line-break/>✔ qualité de l’interprétation / jeu formel–signification,<text:line-break/>✔ argumentation réflexive enrichie,<text:line-break/>✔ appropriation maîtrisée de techniques mixtes et numériques. </text:p>
      <text:h text:style-name="Heading_20_2" text:outline-level="2">Contenus plastiques privilégiés</text:h>
      <text:list xml:id="list3689543880951641020" text:style-name="L4">
        <text:list-item>
          <text:p text:style-name="P4">Relations espace / spectateur,</text:p>
        </text:list-item>
        <text:list-item>
          <text:p text:style-name="P4">Projets intégrant objets, volumes et images,</text:p>
        </text:list-item>
        <text:list-item>
          <text:p text:style-name="P4"><text:soft-page-break/>Échanges critiques avec les pairs. </text:p>
        </text:list-item>
      </text:list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OpenSymbol" svg:font-family="OpenSymbol"/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fr" fo:country="FR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fr" fo:country="FR" style:letter-kerning="true" style:font-name-asian="SimSun" style:font-size-asian="12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Lucida Sans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Lucida Sans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Lucida Sans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/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text-properties style:font-name="Times New Roman" fo:font-size="24pt" fo:font-weight="bold" style:font-name-asian="SimSun" style:font-size-asian="24pt" style:font-weight-asian="bold" style:font-name-complex="Lucida Sans" style:font-size-complex="24pt" style:font-weight-complex="bold"/>
    </style:style>
    <style:style style:name="Heading_20_2" style:display-name="Heading 2" style:family="paragraph" style:parent-style-name="Heading" style:next-style-name="Text_20_body" style:default-outline-level="2" style:list-style-name="" style:class="text">
      <style:text-properties style:font-name="Times New Roman" fo:font-size="18pt" fo:font-weight="bold" style:font-name-asian="SimSun" style:font-size-asian="18pt" style:font-weight-asian="bold" style:font-name-complex="Lucida Sans" style:font-size-complex="18pt" style:font-weight-complex="bold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Bullet_20_Symbols" style:display-name="Bullet Symbols" style:family="text">
      <style:text-properties style:font-name="OpenSymbol" style:font-name-asian="OpenSymbol" style:font-name-complex="OpenSymbo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Andy Juille</meta:initial-creator>
    <meta:creation-date>2026-02-13T16:48:30.48</meta:creation-date>
    <dc:date>2026-02-13T17:19:06.45</dc:date>
    <dc:creator>Andy Juille</dc:creator>
    <meta:editing-duration>PT13M41S</meta:editing-duration>
    <meta:editing-cycles>2</meta:editing-cycles>
    <meta:generator>OpenOffice/4.1.1$Win32 OpenOffice.org_project/411m6$Build-9775</meta:generator>
    <meta:document-statistic meta:table-count="0" meta:image-count="0" meta:object-count="0" meta:page-count="2" meta:paragraph-count="26" meta:word-count="200" meta:character-count="1420"/>
  </office:meta>
</office:document-meta>
</file>